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Luettelokappale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Luettelokappale" style:list-style-name="WWNum2"/>
    <style:style style:name="P4" style:family="paragraph" style:parent-style-name="Luettelokappale" style:list-style-name="WWNum2">
      <style:text-properties fo:font-size="15pt" style:font-size-asian="15pt" style:font-size-complex="15pt"/>
    </style:style>
    <style:style style:name="P5" style:family="paragraph" style:parent-style-name="Luettelokappale" style:list-style-name="WWNum2">
      <style:paragraph-properties fo:text-align="start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6" style:family="paragraph" style:parent-style-name="Luettelokappale">
      <style:paragraph-properties fo:margin-left="0cm" fo:margin-right="0cm" fo:text-align="start" style:justify-single-word="false" fo:text-indent="0cm" style:auto-text-indent="false"/>
      <style:text-properties fo:font-size="15pt" fo:font-weight="bold" style:font-size-asian="15pt" style:font-weight-asian="bold" style:font-size-complex="15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292929"/>
    </style:style>
    <style:style style:name="T3" style:family="text">
      <style:text-properties fo:color="#292929" fo:font-size="15pt" style:font-size-asian="15pt" style:font-size-complex="15pt"/>
    </style:style>
    <style:style style:name="T4" style:family="text">
      <style:text-properties fo:color="#535353"/>
    </style:style>
    <style:style style:name="T5" style:family="text">
      <style:text-properties fo:color="#535353" fo:font-size="15pt" style:font-size-asian="15pt" style:font-size-complex="15pt"/>
    </style:style>
    <style:style style:name="T6" style:family="text">
      <style:text-properties fo:font-size="15pt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LKOILUPÄIVÄ 26.5.2025</text:p>
      <text:p text:style-name="P1">Karkkilan Vuotinaisissa</text:p>
      <text:p text:style-name="P1"><text:span text:style-name="T1"/></text:p>
      <text:list xml:id="list7163190254715771860" text:style-name="WWNum2">
        <text:list-item>
          <text:p text:style-name="P4">tilaisuuden kesto klo 11.00 - 15.00</text:p>
        </text:list-item>
        <text:list-item>
          <text:p text:style-name="P4">ruokana lohi- ja kasviskeitto + kahvi ja kakku, ruoka on gluteeniton. Tilaisuudessa myydään lettuja ja makkaraa. </text:p>
        </text:list-item>
        <text:list-item>
          <text:p text:style-name="P4">Karkkilan kaupungin liikuntatoimi vetää alkujumpan. </text:p>
        </text:list-item>
        <text:list-item>
          <text:p text:style-name="P4">päivän ohjelmassa ulkoliikuntaa, luontopolku, ulkopelejä, saunomis- ja uintimahdollisuus ja karaokea</text:p>
        </text:list-item>
        <text:list-item>
          <text:p text:style-name="P4">yhdistyksiä pyydetään tuomaan kolme arpajaisvoittoa ja aluejärjestö tuo 50 € päävoittona lahjakortin. </text:p>
        </text:list-item>
        <text:list-item>
          <text:p text:style-name="P4">Arvan hinta 2 €, 3 arpaa/5 €</text:p>
        </text:list-item>
        <text:list-item>
          <text:p text:style-name="P3"><text:span text:style-name="T6">Ilmoittautuminen tehdään yhdistyksittäin </text:span><text:span text:style-name="Kappaleen_20_oletusfontti"><text:span text:style-name="T3">Irma Laaksolle puh.: 040 744 5899</text:span></text:span><text:span text:style-name="Kappaleen_20_oletusfontti"><text:span text:style-name="T5"> tai sähköpostilla: </text:span></text:span><text:a xlink:type="simple" xlink:href="mailto:irma.laakso@outlook.com" office:target-frame-name="_top" xlink:show="replace" text:style-name="Internet_20_link" text:visited-style-name="Visited_20_Internet_20_Link"><text:span text:style-name="T6">irma.laakso@outlook.com</text:span></text:a><text:span text:style-name="T6">, 16.5.25 mennessä. </text:span></text:p>
        </text:list-item>
        <text:list-item>
          <text:p text:style-name="P4">hinta 15 €/hlö. Maksut Karkkilan yhdistyksen tilille ennen tilaisuutta.</text:p>
        </text:list-item>
        <text:list-item>
          <text:p text:style-name="P5"><text:span text:style-name="T1">Pukeutuminen sään mukaan.</text:span></text:p>
        </text:list-item>
      </text:list>
      <text:p text:style-name="P6"><text:span text:style-name="T1"/></text:p>
      <text:p text:style-name="P6">Ehdotan, että yhdistys maksaa edestakaisen kuljetuksen<text:span text:style-name="T1"> </text:span></text:p>
      <text:p text:style-name="P2"><text:span text:style-name="T1"/></text:p>
      <text:p text:style-name="P2">Osallistun: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uettelokappale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WW_5f_CharLFO2LVL1" style:display-name="WW_CharLFO2LVL1" style:family="text">
      <style:text-properties style:font-name="Aptos" fo:font-weight="normal" style:font-weight-asian="normal" style:font-name-complex="Aptos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Kappaleen_20_oletusfontti" style:display-name="Kappaleen oletusfontti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2.917cm"/>
        </style:list-level-properties>
        <style:text-properties style:font-name="Aptos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4.187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5.457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6.727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7.997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9.267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10.537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1.807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3.07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4-11T20:20:47.65</meta:creation-date>
    <meta:print-date>2025-04-11T20:31:57.05</meta:print-date>
    <meta:document-statistic meta:table-count="0" meta:image-count="0" meta:object-count="0" meta:page-count="1" meta:paragraph-count="13" meta:word-count="98" meta:character-count="783"/>
    <dc:date>2025-04-11T20:36:52.85</dc:date>
    <meta:editing-duration>PT16M6S</meta:editing-duration>
    <meta:editing-cycles>1</meta:editing-cycles>
    <meta:generator>OpenOffice/4.1.15$Win32 OpenOffice.org_project/4115m2$Build-9813</meta:generator>
  </office:meta>
</office:document-meta>
</file>